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P14" style:parent-style-name="Информацияоверсии" style:family="paragraph">
      <style:text-properties fo:font-size="8pt" style:font-size-asian="8pt"/>
    </style:style>
    <style:style style:name="P15" style:parent-style-name="Информацияоверсии" style:family="paragraph">
      <style:text-properties fo:font-size="8pt" style:font-size-asian="8pt"/>
    </style:style>
    <style:style style:name="P16" style:parent-style-name="Информацияоверсии" style:family="paragraph">
      <style:text-properties fo:font-size="8pt" style:font-size-asian="8pt"/>
    </style:style>
    <style:style style:name="P17" style:parent-style-name="Информацияоверсии" style:family="paragraph">
      <style:text-properties fo:font-size="8pt" style:font-size-asian="8pt"/>
    </style:style>
    <style:style style:name="P18" style:parent-style-name="Комментарий" style:family="paragraph">
      <style:text-properties fo:font-size="8pt" style:font-size-asian="8pt"/>
    </style:style>
    <style:style style:name="P19" style:parent-style-name="Информацияоверсии" style:family="paragraph">
      <style:text-properties fo:font-size="8pt" style:font-size-asian="8pt"/>
    </style:style>
    <style:style style:name="P20" style:parent-style-name="Информацияоверсии" style:family="paragraph">
      <style:text-properties fo:font-size="8pt" style:font-size-asian="8pt"/>
    </style:style>
    <style:style style:name="TableColumn22" style:family="table-column">
      <style:table-column-properties style:column-width="4.7243in" style:use-optimal-column-width="false"/>
    </style:style>
    <style:style style:name="TableColumn23" style:family="table-column">
      <style:table-column-properties style:column-width="2.3625in" style:use-optimal-column-width="false"/>
    </style:style>
    <style:style style:name="Table21" style:family="table">
      <style:table-properties style:width="7.0868in" fo:margin-left="0in" table:align="lef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none" fo:padding-top="0in" fo:padding-left="0.0069in" fo:padding-bottom="0in" fo:padding-right="0.0069in"/>
    </style:style>
    <style:style style:name="TableCell26" style:family="table-cell">
      <style:table-cell-properties fo:border="none" fo:padding-top="0in" fo:padding-left="0.0069in" fo:padding-bottom="0in" fo:padding-right="0.0069in"/>
    </style:style>
    <style:style style:name="P27" style:parent-style-name="Нормальный" style:family="paragraph">
      <style:paragraph-properties fo:text-align="end" fo:text-indent="0in"/>
    </style:style>
  </office:automatic-styles>
  <office:body>
    <office:text text:use-soft-page-breaks="true">
      <text:h text:style-name="P1" text:outline-level="1"><text:bookmark-start text:name="anchor0"/><text:bookmark-end text:name="anchor0"/><text:a xlink:href="https://internet.garant.ru/document/redirect/31519789/0" office:target-frame-name="_top" xlink:show="replace">Постановление Администрации муниципального образования Курганинский район от 16 сентября 2013 г. N 2260 "Об установлении размера платы за присмотр и уход за детьми в муниципальных<text:s/>образовательных учреждениях (организациях) муниципального образования Курганинский район, реализующих образовательную программу дошкольного образования"</text:a></text:h>
      <text:p text:style-name="Информацияобизменениях">С изменениями и дополнениями от:</text:p>
      <text:p text:style-name="Информацияобизменениях">30 марта 2015 г., 13 сентября 2017 г., 29 мая 2018 г., 26 июля 2019 г., 12 марта, 12 августа 2020 г., 27 января, 27 августа, 9 декабря 2021 г., 25 июля, 11 ноября 2022 г., 6 февраля, 28 июля 2023 г., 2 сентября 2024 г.</text:p>
      <text:p text:style-name="Нормальный"/>
      <text:p text:style-name="Нормальный">В соответствии с<text:s/><text:a xlink:href="https://internet.garant.ru/document/redirect/70291362/0" office:target-frame-name="_top" xlink:show="replace">Законом</text:a><text:s/>Российской Федерации от 29 декабря 2012 года N 273-ФЗ "Об образовании в Российской Федерации" постановляю:</text:p>
      <text:p text:style-name="P14">Информация об изменениях:</text:p>
      <text:p text:style-name="Информацияоверсии"><text:bookmark-start text:name="anchor1"/><text:bookmark-end text:name="anchor1"/>Пункт 1 изменен с 1 января 2025 г. -<text:s/><text:a xlink:href="https://internet.garant.ru/document/redirect/410979100/2" office:target-frame-name="_top" xlink:show="replace">Постановление</text:a><text:s/>Администрации муниципального образования Курганинский район Краснодарского края от 2 сентября 2024 г. N 851</text:p>
      <text:p text:style-name="Информацияоверсии"><text:a xlink:href="https://internet.garant.ru/document/redirect/37085849/1" office:target-frame-name="_top" xlink:show="replace">См. предыдущую редакцию</text:a></text:p>
      <text:p text:style-name="Нормальный">1. Установить плату, взимаемую с родителей (законных представителей) за присмотр и уход за детьми в муниципальных образовательных учреждениях (организациях), реализующих образовательную программу дошкольного образования в размере, не превышающем затраты на присмотр и уход - 2320 рублей в месяц, с родителей (законных представителей) имеющих трех и более несовершеннолетних детей, за присмотр и уход за детьми в муниципальных образовательных учреждениях (организациях), реализующих образовательную программу дошкольного образования в размере, не превышающем 50% затрат<text:s/>на присмотр и уход - 1160 рублей в месяц.</text:p>
      <text:p text:style-name="Нормальный"><text:bookmark-start text:name="anchor2"/><text:bookmark-end text:name="anchor2"/>2. Освободить от платы за присмотр и уход за детьми в муниципальных образовательных учреждениях (организациях), реализующих образовательную программу дошкольного образования следующие категории граждан:</text:p>
      <text:p text:style-name="Нормальный"><text:bookmark-start text:name="anchor21"/><text:bookmark-end text:name="anchor21"/>1) родителей (законных представителей) детей-инвалидов, посещающих указанные образовательные учреждения (организации);</text:p>
      <text:p text:style-name="Нормальный"><text:bookmark-start text:name="anchor22"/><text:bookmark-end text:name="anchor22"/>2) родителей (законных представителей) детей - сирот и детей, оставшихся без попечения родителей, посещающих указанные образовательные учреждения (организации);</text:p>
      <text:p text:style-name="Нормальный"><text:bookmark-start text:name="anchor23"/><text:bookmark-end text:name="anchor23"/>3) родителей (законных представителей) детей с туберкулезной интоксикацией, посещающих указанные образовательные учреждения (организации);</text:p>
      <text:p text:style-name="P15">Информация об изменениях:</text:p>
      <text:p text:style-name="Информацияоверсии"><text:bookmark-start text:name="anchor24"/><text:bookmark-end text:name="anchor24"/>Пункт 2 дополнен подпунктом 4 с 11 ноября 2022 г. -<text:s/><text:a xlink:href="https://internet.garant.ru/document/redirect/406436373/11" office:target-frame-name="_top" xlink:show="replace">Постановление</text:a><text:s/>Администрации муниципального образования Курганинский район Краснодарского края от 11 ноября 2022 г. N 1272</text:p>
      <text:p text:style-name="Информацияоверсии">Изменения<text:s/><text:a xlink:href="https://internet.garant.ru/document/redirect/406436373/4" office:target-frame-name="_top" xlink:show="replace">распространяются</text:a><text:s/>на правоотношения возникшие с 1 ноября 2022 г.</text:p>
      <text:p text:style-name="Нормальный">4) в соответствии с<text:s/><text:a xlink:href="https://internet.garant.ru/document/redirect/405309425/0" office:target-frame-name="_top" xlink:show="replace">Указом</text:a><text:s/>Президента Российской Федерации от 21 сентября 2022 года N 647 "Об объявлении частичной мобилизации в Российской Федерации" детей из семей граждан:</text:p>
      <text:p text:style-name="Нормальный">призванных на военную службу по мобилизации в Вооруженные Силы Российской Федерации;</text:p>
      <text:p text:style-name="Нормальный">заключивших контракт о прохождении военной службы и принявших<text:s/>участие в специальной операции;</text:p>
      <text:p text:style-name="Нормальный">заключивших контракт<text:s/>о пребывании в добровольческом формировании (контракт о добровольном содействии в выполнении задач, возложенных на Вооруженные Силы Российской Федерации), и принявших участие в специальной военной операции;</text:p>
      <text:p text:style-name="P16">Информация об изменениях:</text:p>
      <text:p text:style-name="Информацияоверсии"><text:bookmark-start text:name="anchor25"/><text:bookmark-end text:name="anchor25"/>Пункт 2 дополнен подпунктом 5 с 6 февраля 2023 г. -<text:s/><text:a xlink:href="https://internet.garant.ru/document/redirect/406451083/11" office:target-frame-name="_top" xlink:show="replace">Постановление</text:a><text:s/>Администрации муниципального образования Курганинский район Краснодарского края от 6 февраля 2023 г. N 72</text:p>
      <text:p text:style-name="Информацияоверсии">Изменения<text:s/><text:a xlink:href="https://internet.garant.ru/document/redirect/406451083/4" office:target-frame-name="_top" xlink:show="replace">распространяются</text:a><text:s/>на правоотношения, возникшие с 9 января 2023 г.</text:p>
      <text:p text:style-name="Нормальный">5) дети из семей граждан погибших при участии в специальной военной операции.</text:p>
      <text:p text:style-name="P17">Информация об изменениях:</text:p>
      <text:p text:style-name="Информацияоверсии"><text:bookmark-start text:name="anchor3"/><text:bookmark-end text:name="anchor3"/><text:soft-page-break/>Пункт 3 изменен с 1 января 2022 г.<text:s/>-<text:s/><text:a xlink:href="https://internet.garant.ru/document/redirect/406451061/11" office:target-frame-name="_top" xlink:show="replace">Постановление</text:a><text:s/>Администрации муниципального образования Курганинский район Краснодарского края от 9 декабря 2021 г. N 1401</text:p>
      <text:p text:style-name="Информацияоверсии"><text:a xlink:href="https://internet.garant.ru/document/redirect/36955772/3" office:target-frame-name="_top" xlink:show="replace">См. предыдущую редакцию</text:a></text:p>
      <text:p text:style-name="Нормальный">3. Упорядочить распределение средств, взимаемым с родителей (законных представителей) за присмотр и уход за детьми в дошкольных образовательных учреждениях следующим образом:</text:p>
      <text:p text:style-name="Нормальный">80% от общей суммы данных средств<text:s/>направлять на питание в муниципальное автономное учреждение "Центр снабжения и эксплуатации образовательных учреждений муниципального образования Курганинский район (л/сч 925700120)";</text:p>
      <text:p text:style-name="Нормальный">20% от общей суммы данных средств направлять в муниципальные дошкольные<text:s/>образовательные учреждения за присмотр и уход за детьми на финансово - хозяйственные нужды, не связанные с реализацией образовательной программы дошкольного образования, а также с расходами на содержание недвижимого имущества муниципальных дошкольных образовательных учреждений.</text:p>
      <text:p text:style-name="Нормальный"><text:bookmark-start text:name="anchor4"/><text:bookmark-end text:name="anchor4"/>4. Признать утратившим силу постановление администрации муниципального образования Курганинский район от 21 января 2013 года N 84 "Об установлении размера платы за содержание детей в муниципальных образовательных учреждениях муниципального образования Курганинский район, реализующих основную общеобразовательную программу дошкольного образования".</text:p>
      <text:p text:style-name="P18">ГАРАНТ:</text:p>
      <text:p text:style-name="Комментарий">Нумерация пунктов приводится в соответствии с внесенными изменениями</text:p>
      <text:p text:style-name="P19">Информация об изменениях:</text:p>
      <text:p text:style-name="Информацияоверсии"><text:bookmark-start text:name="anchor40"/><text:bookmark-end text:name="anchor40"/>Пункт 4 изменен с 6 февраля 2023 г. -<text:s/><text:a xlink:href="https://internet.garant.ru/document/redirect/406451083/12" office:target-frame-name="_top" xlink:show="replace">Постановление</text:a><text:s/>Администрации муниципального образования Курганинский район Краснодарского края от 6 февраля 2023 г. N 72</text:p>
      <text:p text:style-name="Информацияоверсии">Изменения<text:s/><text:a xlink:href="https://internet.garant.ru/document/redirect/406451083/4" office:target-frame-name="_top" xlink:show="replace">распространяются</text:a><text:s/>на правоотношения, возникшие с 9 января 2023 г.</text:p>
      <text:p text:style-name="Информацияоверсии"><text:a xlink:href="https://internet.garant.ru/document/redirect/36955775/40" office:target-frame-name="_top" xlink:show="replace">См. предыдущую редакцию</text:a></text:p>
      <text:p text:style-name="Нормальный">4. Категория родителей (законных представителей), в<text:s/><text:a xlink:href="#anchor24" office:target-frame-name="_top" xlink:show="replace">подпунктом 4 пункта 2</text:a><text:s/>настоящего постановления, предоставляют справку из военного комиссариата (военного комиссариата муниципального образования Курганинский район) либо войсковой части, подтверждающую факт мобилизации.</text:p>
      <text:p text:style-name="Нормальный">Справка из военного комиссариата либо войсковой части предоставляется однократно.</text:p>
      <text:p text:style-name="Нормальный">Родители (законные представители) воспитанников, предоставляют в дошкольное образовательное учреждение следующие документы:</text:p>
      <text:p text:style-name="Нормальный">документ, удостоверяющий личность заявителя (паспорт);</text:p>
      <text:p text:style-name="Нормальный">свидетельство о рождении ребенка (детей);</text:p>
      <text:p text:style-name="Нормальный">свидетельство о браке;</text:p>
      <text:p text:style-name="Нормальный">справку, подтверждающую факт мобилизации;</text:p>
      <text:p text:style-name="Нормальный">страхового свидетельства обязательного пенсионного страхования воспитанника либо документа, подтверждающего регистрацию в системе индивидуального (персонифицированного) учёта и содержащего сведения о страховом номере индивидуального лицевого счёта воспитанника (при его отсутствии в дошкольном образовательном учреждении);</text:p>
      <text:p text:style-name="Нормальный">решения уполномоченного органа об установлении опеки или попечительства над воспитанником - для заявителей, являющихся их опекунами или попечителями (при его отсутствии в дошкольном образовательном учреждении);</text:p>
      <text:p text:style-name="Нормальный">документа об усыновлении - для заявителей, являющихся усыновителями (при его отсутствии в дошкольном образовательном учреждении);</text:p>
      <text:p text:style-name="Нормальный">договора о передаче воспитанника на воспитание в приёмную семью - для заявителей, являющихся приёмными родителями (при его отсутствии в дошкольном образовательном учреждении).</text:p>
      <text:p text:style-name="Нормальный">Предоставление в учреждение заявителем недостоверной информации является основанием для отказа в данной мере социальной поддержки.</text:p>
      <text:p text:style-name="Нормальный">Заявители несут ответственность за предоставление в дошкольное образовательное учреждение справки из военного комиссариата либо воинской части, и обязаны информировать<text:s/><text:soft-page-break/>руководство учреждения в случае завершения прохождения<text:s/>гражданином военной службы в рамках мобилизации в Вооружённых Силах Российской Федерации.</text:p>
      <text:p text:style-name="Нормальный">Предоставление меры социальной поддержки, указанной в<text:s/><text:a xlink:href="#anchor24" office:target-frame-name="_top" xlink:show="replace">подпункте 4 пункта 2</text:a>, осуществляется учреждением на период прохождения мобилизованным<text:s/>гражданином военной службы по мобилизации в Вооружённых Силах Российской Федерации.</text:p>
      <text:p text:style-name="Нормальный"><text:bookmark-start text:name="anchor41"/><text:bookmark-end text:name="anchor41"/>Категория родителей (законных представителей), в соответствии<text:s/><text:a xlink:href="#anchor25" office:target-frame-name="_top" xlink:show="replace">подпунктом 5 пункта 2</text:a><text:s/>настоящего постановления, предоставляют в дошкольное образовательное учреждение следующие документы:</text:p>
      <text:p text:style-name="Нормальный">документ, удостоверяющий личность заявителя (паспорт);</text:p>
      <text:p text:style-name="Нормальный">свидетельство о рождении ребенка (детей);</text:p>
      <text:p text:style-name="Нормальный">свидетельство о браке;</text:p>
      <text:p text:style-name="Нормальный">извещение о гибели или справку из военного комиссариата подтверждающую факт гибели;</text:p>
      <text:p text:style-name="Нормальный">свидетельство о смерти погибшего;</text:p>
      <text:p text:style-name="Нормальный">страхового свидетельства обязательного пенсионного страхования воспитанника либо документа, подтверждающего регистрацию в системе индивидуального (персонифицированного) учёта и содержащего сведения о страховом номере индивидуального<text:s/>лицевого счёта воспитанника (при его отсутствии в дошкольном образовательном учреждении);</text:p>
      <text:p text:style-name="Нормальный">решения уполномоченного органа об установлении опеки или попечительства над воспитанником - для заявителей, являющихся их опекунами или попечителями (при его отсутствии в дошкольном образовательном учреждении);</text:p>
      <text:p text:style-name="Нормальный">документа об усыновлении - для заявителей, являющихся усыновителями (при его отсутствии в дошкольном образовательном учреждении);</text:p>
      <text:p text:style-name="Нормальный">договора о передаче воспитанника на воспитание в приёмную семью - для заявителей,<text:s/>являющихся приёмными родителями (при его отсутствии в дошкольном образовательном учреждении).</text:p>
      <text:p text:style-name="Нормальный">Предоставление меры социальной поддержки, указанной в<text:s/><text:a xlink:href="#anchor25" office:target-frame-name="_top" xlink:show="replace">пункте 2 подпункте 5</text:a>, осуществляется учреждением на период нахождения<text:s/>воспитанника в дошкольном образовательном учреждении, до выпуска.</text:p>
      <text:p text:style-name="Нормальный"><text:bookmark-start text:name="anchor5"/><text:bookmark-end text:name="anchor5"/>5.<text:s/><text:a xlink:href="https://internet.garant.ru/document/redirect/31619789/0" office:target-frame-name="_top" xlink:show="replace">Опубликовать</text:a><text:s/>настоящее постановление в периодическом печатном средстве массовой информации органов местного самоуправления Курганинского района "Вестник органов местного самоуправления муниципального образования Курганинский район", разместить на<text:s/><text:a xlink:href="http://www.admkurganinsk.ru" office:target-frame-name="_top" xlink:show="replace">Интернет-сайте</text:a><text:s/>управления образования администрации муниципального образования<text:s/>Курганинский район.</text:p>
      <text:p text:style-name="P20">Информация об изменениях:</text:p>
      <text:p text:style-name="Информацияоверсии"><text:bookmark-start text:name="anchor6"/><text:bookmark-end text:name="anchor6"/>Пункт 6 изменен с 1 января 2019 г. -<text:s/><text:a xlink:href="https://internet.garant.ru/document/redirect/406450809/13" office:target-frame-name="_top" xlink:show="replace">Постановление</text:a><text:s/>Администрации муниципального образования Курганинский район Краснодарского края от<text:s/>29 мая 2018 г. N 531</text:p>
      <text:p text:style-name="Информацияоверсии"><text:a xlink:href="https://internet.garant.ru/document/redirect/36955766/6" office:target-frame-name="_top" xlink:show="replace">См. предыдущую редакцию</text:a></text:p>
      <text:p text:style-name="Нормальный">6. Контроль за выполнением настоящего постановления возложить на заместителя главы муниципального образования Курганинский район Б.В. Панкова.</text:p>
      <text:p text:style-name="Нормальный"><text:bookmark-start text:name="anchor7"/><text:bookmark-end text:name="anchor7"/>7. Постановление вступает в силу в течение десяти дней с момента его<text:s/><text:a xlink:href="https://internet.garant.ru/document/redirect/31619789/0" office:target-frame-name="_top" xlink:show="replace">официального опубликования</text:a><text:s/>и распространяется на правоотношения, возникшие с 1 октября 2013 года.</text:p>
      <text:p text:style-name="Нормальный"/>
      <table:table table:style-name="Table21">
        <table:table-columns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Прижатыйвлево">Глава муниципального образования Курганинский район</text:p>
          </table:table-cell>
          <table:table-cell table:style-name="TableCell26">
            <text:p text:style-name="P27">В.А. Ивченко</text:p>
          </table:table-cell>
        </table:table-row>
      </table:table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Symbol" style:font-name-complex="Wingdings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/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/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/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</style:style>
    <style:style style:name="TableColumn4" style:family="table-column">
      <style:table-column-properties style:column-width="0.018in"/>
    </style:style>
    <style:style style:name="TableColumn5" style:family="table-column">
      <style:table-column-properties style:column-width="1.268in"/>
    </style:style>
    <style:style style:name="TableColumn6" style:family="table-column">
      <style:table-column-properties style:column-width="0.227in"/>
    </style:style>
    <style:style style:name="Table3" style:family="table">
      <style:table-properties style:width="1.513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fo:padding-top="0in" fo:padding-left="0.0069in" fo:padding-bottom="0in" fo:padding-right="0.0069in"/>
    </style:style>
    <style:style style:name="P9" style:parent-style-name="Standard" style:family="paragraph">
      <style:paragraph-properties fo:text-align="start" fo:text-indent="0in"/>
    </style:style>
    <style:style style:name="TableCell10" style:family="table-cell">
      <style:table-cell-properties fo:border="none" fo:padding-top="0in" fo:padding-left="0.0069in" fo:padding-bottom="0in" fo:padding-right="0.0069in"/>
    </style:style>
    <style:style style:name="P11" style:parent-style-name="Standard" style:family="paragraph">
      <style:paragraph-properties fo:text-align="center" fo:text-indent="0in"/>
    </style:style>
    <style:style style:name="TableCell12" style:family="table-cell">
      <style:table-cell-properties fo:border="none" fo:padding-top="0in" fo:padding-left="0.0069in" fo:padding-bottom="0in" fo:padding-right="0.0069in"/>
    </style:style>
    <style:style style:name="P13" style:parent-style-name="Standard" style:family="paragraph">
      <style:paragraph-properties fo:text-align="end" fo:text-indent="0in"/>
    </style:style>
  </office:automatic-styles>
  <office:master-styles>
    <style:master-page style:name="MP0" style:page-layout-name="PL0">
      <style:header>
        <text:p text:style-name="P2">Постановление Администрации муниципального образования Курганинский район Краснодарского края от ...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>Система ГАРАНТ</text:p>
            </table:table-cell>
            <table:table-cell table:style-name="TableCell12">
              <text:p text:style-name="P13"><text:page-number text:fixed="false">1</text:page-number>/<text:page-count style:num-format="1">3</text:page-count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description>Документ экспортирован из системы ГАРАНТ</dc:description>
    <meta:initial-creator>НПП "Гарант-Сервис"</meta:initial-creator>
    <dc:creator>User</dc:creator>
    <meta:creation-date>2026-02-27T10:30:00Z</meta:creation-date>
    <dc:date>2026-02-27T10:30:00Z</dc:date>
    <meta:template xlink:href="Normal" xlink:type="simple"/>
    <meta:editing-cycles>2</meta:editing-cycles>
    <meta:editing-duration>PT60S</meta:editing-duration>
    <meta:user-defined meta:name="Company">НПП "Гарант-Сервис"</meta:user-defined>
    <meta:document-statistic meta:page-count="3" meta:paragraph-count="22" meta:word-count="1648" meta:character-count="11023" meta:row-count="78" meta:non-whitespace-character-count="9397"/>
  </office:meta>
</office:document-meta>
</file>